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1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5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108:4442</text:p>
          </table:table-cell>
          <table:table-cell office:value-type="string" table:number-columns-spanned="3" table:number-rows-spanned="1" table:style-name="ce15">
            <text:p>5690358.38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20104:1461</text:p>
          </table:table-cell>
          <table:table-cell office:value-type="string" table:number-columns-spanned="3" table:number-rows-spanned="1" table:style-name="ce15">
            <text:p>5299113.97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80104:590</text:p>
          </table:table-cell>
          <table:table-cell office:value-type="string" table:number-columns-spanned="3" table:number-rows-spanned="1" table:style-name="ce15">
            <text:p>1241547.3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80104:591</text:p>
          </table:table-cell>
          <table:table-cell office:value-type="string" table:number-columns-spanned="3" table:number-rows-spanned="1" table:style-name="ce15">
            <text:p>5039653.72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90205:500</text:p>
          </table:table-cell>
          <table:table-cell office:value-type="string" table:number-columns-spanned="3" table:number-rows-spanned="1" table:style-name="ce15">
            <text:p>8863472.62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00101:1881</text:p>
          </table:table-cell>
          <table:table-cell office:value-type="string" table:number-columns-spanned="3" table:number-rows-spanned="1" table:style-name="ce15">
            <text:p>2369224.97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10201:1471</text:p>
          </table:table-cell>
          <table:table-cell office:value-type="string" table:number-columns-spanned="3" table:number-rows-spanned="1" table:style-name="ce15">
            <text:p>3662197.3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10601:618</text:p>
          </table:table-cell>
          <table:table-cell office:value-type="string" table:number-columns-spanned="3" table:number-rows-spanned="1" table:style-name="ce15">
            <text:p>5557770.45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30404:870</text:p>
          </table:table-cell>
          <table:table-cell office:value-type="string" table:number-columns-spanned="3" table:number-rows-spanned="1" table:style-name="ce15">
            <text:p>3812218.84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5:030101:774</text:p>
          </table:table-cell>
          <table:table-cell office:value-type="string" table:number-columns-spanned="3" table:number-rows-spanned="1" table:style-name="ce15">
            <text:p>1881724.61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8:000000:965</text:p>
          </table:table-cell>
          <table:table-cell office:value-type="string" table:number-columns-spanned="3" table:number-rows-spanned="1" table:style-name="ce15">
            <text:p>1336952.81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0:040120:56</text:p>
          </table:table-cell>
          <table:table-cell office:value-type="string" table:number-columns-spanned="3" table:number-rows-spanned="1" table:style-name="ce15">
            <text:p>2168763.49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0:050161:850</text:p>
          </table:table-cell>
          <table:table-cell office:value-type="string" table:number-columns-spanned="3" table:number-rows-spanned="1" table:style-name="ce15">
            <text:p>4440213.09</text:p>
          </table:table-cell>
          <table:covered-table-cell table:number-columns-repeated="2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60203:6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60203:70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60203:70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2:010522:38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80102:178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4:050101:89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50103:47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50201:28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50201:28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5:050201:28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5:100108:28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100108:3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100108:34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100108:34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100108:34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6:040101:3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7:010101:62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7:010101:62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7:010101:62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9:010102:4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9:010102:88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9:010102:88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140407:431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140407:432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1:140407:433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1:140407:43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140407:43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140407:43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1:140407:43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1:140407:43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1:140407:43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1:140407:44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1:140407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1:140407:45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1:140407:4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1:140407:4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1:140407:4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1:140407:4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1:140407:50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1:140407:5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1:140407:5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1:140407:5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11:140407:66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11:140407:67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1:140407:68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1:140407:69</text:p>
          </table:table-cell>
          <table:covered-table-cell table:number-columns-repeated="3"/>
          <table:table-cell office:value-type="string" table:number-columns-spanned="3" table:number-rows-spanned="1" table:style-name="ce15">
            <text:p>13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2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4ef219b41e0744650243e8ecc5775c9d3a2033beb5d8074292dfce8fdd23afbb1a0889ab64a6fe341ca76e50c37021f2a8234456fb4e329e013122a194db25ee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0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5T03:08:23Z</meta:creation-date>
    <dc:date>2026-08-25T03:08:23Z</dc:date>
  </office:meta>
</office:document-meta>
</file>